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b96dfec215b0e661d6da50dd4adb89.jpg"/>
  <manifest:file-entry manifest:media-type="image/png" manifest:full-path="Pictures/eb6c109f386ba227732d99788d1b64c5.png"/>
  <manifest:file-entry manifest:media-type="image/png" manifest:full-path="Pictures/714b7f923ec916148c7c9c51894427ba.png"/>
  <manifest:file-entry manifest:media-type="image/png" manifest:full-path="Pictures/104aebb5fbeff8527f6ee8c7b0e4530f.png"/>
  <manifest:file-entry manifest:media-type="image/png" manifest:full-path="Pictures/5a7242823319478e72e198cfa5cb8d43.png"/>
  <manifest:file-entry manifest:media-type="image/png" manifest:full-path="Pictures/e5b8fb6c8eca82750225e0042d9c748f.png"/>
  <manifest:file-entry manifest:media-type="image/png" manifest:full-path="Pictures/6f5c2e1d0f676ea90470f3811fd58546.png"/>
  <manifest:file-entry manifest:media-type="image/png" manifest:full-path="Pictures/082b710871b5b95608777dfdf9f5eb9c.png"/>
  <manifest:file-entry manifest:media-type="image/gif" manifest:full-path="Pictures/68ddd5c11156efa235ca82187466701b.gif"/>
  <manifest:file-entry manifest:media-type="image/gif" manifest:full-path="Pictures/1f7030093352623f392676070db9f3ed.gif"/>
  <manifest:file-entry manifest:media-type="image/gif" manifest:full-path="Pictures/941a375a515909de20b9b2301281b06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creenshots"/>Click on a thumbnail to enlarge. Oldest screenshots are shown first.</text:p>
      <text:h text:style-name="Heading_20_3" text:outline-level="3"><text:bookmark-start text:name="__RefHeading___osfree_screenshots_1"/><text:bookmark-start text:name="osfree_screenshots"/>osFree screenshots<text:bookmark-end text:name="__RefHeading___osfree_screenshots_1"/><text:bookmark-end text:name="osfree_screenshots"/></text:h>
      <text:h text:style-name="Heading_20_4" text:outline-level="4"><text:bookmark-start text:name="__RefHeading___version_0.0.2_2"/><text:bookmark-start text:name="version_0.0.2"/>Version 0.0.2<text:bookmark-end text:name="__RefHeading___version_0.0.2_2"/><text:bookmark-end text:name="version_0.0.2"/></text:h>
      <text:p text:style-name="Text_20_body">All screenshots in this section are of software currently under developmen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oot Sequence      </text:p>
          </table:table-cell>
          <table:table-cell office:value-type="string" table:style-name="tableheader">
            <text:p text:style-name="Table_20_Heading">With Original Bootsector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osFree 0.0.2 Boot Sequence(In Development) Legend" text:anchor-type="as-char" draw:z-index="0" svg:width="5.2916666666667cm" style:rel-width="100%"><draw:text-box><text:p text:style-name="legendcenter"><draw:frame draw:style-name="media" draw:name="osFree 0.0.2 Boot Sequence(In Development)" text:anchor-type="as-char" draw:z-index="0" svg:width="5.2916666666667cm" style:rel-width="100%" svg:height="2.9398148148148cm" style:rel-height="scale"><draw:image xlink:href="Pictures/a2b96dfec215b0e661d6da50dd4adb89.jpg" xlink:type="simple" xlink:show="embed" xlink:actuate="onLoad"/></draw:frame>osFree 0.0.2 Boot Sequence(In Development)</text:p></draw:text-box></draw:frame>  </text:p>
          </table:table-cell>
          <table:table-cell office:value-type="string" table:style-name="tablecell">
            <text:p text:style-name="tablealignleft"><draw:frame draw:style-name="media" draw:name=" osFree 0.0.2 Boot Sequence(In Development) Legend" text:anchor-type="as-char" draw:z-index="0" svg:width="5.2916666666667cm" style:rel-width="100%"><draw:text-box><text:p text:style-name="legendcenter"><draw:frame draw:style-name="media" draw:name=" osFree 0.0.2 Boot Sequence(In Development)" text:anchor-type="as-char" draw:z-index="1" svg:width="5.2916666666667cm" style:rel-width="100%" svg:height="3.4163232600733cm" style:rel-height="scale"><draw:image xlink:href="Pictures/eb6c109f386ba227732d99788d1b64c5.png" xlink:type="simple" xlink:show="embed" xlink:actuate="onLoad"/></draw:frame> osFree 0.0.2 Boot Sequence(In Development)</text:p></draw:text-box></draw:frame> </text:p>
          </table:table-cell>
        </table:table-row>
        <table:table-row>
          <table:table-cell office:value-type="string" table:style-name="tableheader">
            <text:p text:style-name="Table_20_Heading">Boot Sequence with LILO <text:note text:id="ftn0" text:note-class="footnote"><text:note-citation text:label="1)">1)</text:note-citation><text:note-body><text:p text:style-name="Text_20_body">Here you can see result of FreeLDR, Kickstart, L4Ka:Pistachio, sigma0 server and initial screen of pingpong application.</text:p></text:note-body></text:note> </text:p>
          </table:table-cell>
          <table:table-cell office:value-type="string" table:style-name="tableheader">
            <text:p text:style-name="Table_20_Heading">OS/2 Test Application <text:note text:id="ftn1" text:note-class="footnote"><text:note-citation text:label="2)">2)</text:note-citation><text:note-body><text:p text:style-name="Text_20_body">Here you can see result of GRUB, Bootstrap, Fiasco and core servers with ongoing port/reimplementation of OS2Linux for L4 microkernel. Output to log server.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osFree 0.0.2 Boot Sequence(In Development) Legend" text:anchor-type="as-char" draw:z-index="0" svg:width="5.2916666666667cm" style:rel-width="100%"><draw:text-box><text:p text:style-name="legendcenter"><draw:frame draw:style-name="media" draw:name="osFree 0.0.2 Boot Sequence(In Development)" text:anchor-type="as-char" draw:z-index="2" svg:width="5.2916666666667cm" style:rel-width="100%" svg:height="3.4868929359823cm" style:rel-height="scale"><draw:image xlink:href="Pictures/714b7f923ec916148c7c9c51894427ba.png" xlink:type="simple" xlink:show="embed" xlink:actuate="onLoad"/></draw:frame>osFree 0.0.2 Boot Sequence(In Development)</text:p></draw:text-box></draw:frame> </text:p>
          </table:table-cell>
          <table:table-cell office:value-type="string" table:style-name="tablecell">
            <text:p text:style-name="tablealignleft"><draw:frame draw:style-name="media" draw:name="osFree 0.0.2 OS/2 test application (In Development) Legend" text:anchor-type="as-char" draw:z-index="0" svg:width="5.2916666666667cm" style:rel-width="100%"><draw:text-box><text:p text:style-name="legendcenter"><draw:frame draw:style-name="media" draw:name="osFree 0.0.2 OS/2 test application (In Development)" text:anchor-type="as-char" draw:z-index="3" svg:width="5.2916666666667cm" style:rel-width="100%" svg:height="5.2916666666667cm" style:rel-height="scale"><draw:image xlink:href="/var/www/doku/data/media/screenshots/os2linuxtest.png" xlink:type="simple" xlink:show="embed" xlink:actuate="onLoad"/></draw:frame>osFree 0.0.2 OS/2 test application (In Development)</text:p></draw:text-box></draw:frame> </text:p>
          </table:table-cell>
        </table:table-row>
        <table:table-row>
          <table:table-cell office:value-type="string" table:style-name="tableheader">
            <text:p text:style-name="Table_20_Heading">OS/2 Application Output <text:note text:id="ftn2" text:note-class="footnote"><text:note-citation text:label="3)">3)</text:note-citation><text:note-body><text:p text:style-name="Text_20_body">Same as above, but output to graphical L4Con console.</text:p></text:note-body></text:note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draw:frame draw:style-name="media" draw:name="Output of test application to L4Con server. Legend" text:anchor-type="as-char" draw:z-index="0" svg:width="5.2916666666667cm" style:rel-width="100%"><draw:text-box><text:p text:style-name="legendcenter"><draw:frame draw:style-name="media" draw:name="Output of test application to L4Con server." text:anchor-type="as-char" draw:z-index="4" svg:width="5.2916666666667cm" style:rel-width="100%" svg:height="4.1439707505519cm" style:rel-height="scale"><draw:image xlink:href="Pictures/104aebb5fbeff8527f6ee8c7b0e4530f.png" xlink:type="simple" xlink:show="embed" xlink:actuate="onLoad"/></draw:frame>Output of test application to L4Con server.</text:p></draw:text-box></draw:frame>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version_0.0.3_3"/><text:bookmark-start text:name="version_0.0.3"/>Version 0.0.3<text:bookmark-end text:name="__RefHeading___version_0.0.3_3"/><text:bookmark-end text:name="version_0.0.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OS/2 Personality server <text:note text:id="ftn3" text:note-class="footnote"><text:note-citation text:label="4)">4)</text:note-citation><text:note-body><text:p text:style-name="Text_20_body">CONFIG.SYS already parsed and start of PROTSHELL execution</text:p></text:note-body></text:note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draw:frame draw:style-name="media" draw:name="CONFIG.SYS parsed... Legend" text:anchor-type="as-char" draw:z-index="0" svg:width="5.2916666666667cm" style:rel-width="100%"><draw:text-box><text:p text:style-name="legendcenter"><draw:frame draw:style-name="media" draw:name="CONFIG.SYS parsed..." text:anchor-type="as-char" draw:z-index="5" svg:width="5.2916666666667cm" style:rel-width="100%" svg:height="3.4809244791667cm" style:rel-height="scale"><draw:image xlink:href="Pictures/5a7242823319478e72e198cfa5cb8d43.png" xlink:type="simple" xlink:show="embed" xlink:actuate="onLoad"/></draw:frame>CONFIG.SYS parsed...</text:p></draw:text-box></draw:frame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reeLdr boot menu <text:note text:id="ftn4" text:note-class="footnote"><text:note-citation text:label="5)">5)</text:note-citation><text:note-body><text:p text:style-name="Text_20_body">simple menu</text:p></text:note-body></text:note> </text:p>
          </table:table-cell>
          <table:table-cell office:value-type="string" table:style-name="tableheader">
            <text:p text:style-name="Table_20_Heading">FreeLdr boot menu <text:note text:id="ftn5" text:note-class="footnote"><text:note-citation text:label="6)">6)</text:note-citation><text:note-body><text:p text:style-name="Text_20_body">full-featured menu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FreeLdr boot menu Legend" text:anchor-type="as-char" draw:z-index="0" svg:width="5.2916666666667cm" style:rel-width="100%"><draw:text-box><text:p text:style-name="legendcenter"><draw:frame draw:style-name="media" draw:name="FreeLdr boot menu" text:anchor-type="as-char" draw:z-index="6" svg:width="5.2916666666667cm" style:rel-width="100%" svg:height="3.8899006622517cm" style:rel-height="scale"><draw:image xlink:href="Pictures/e5b8fb6c8eca82750225e0042d9c748f.png" xlink:type="simple" xlink:show="embed" xlink:actuate="onLoad"/></draw:frame>FreeLdr boot menu</text:p></draw:text-box></draw:frame> </text:p>
          </table:table-cell>
          <table:table-cell office:value-type="string" table:style-name="tablecell">
            <text:p text:style-name="tablealignleft"><draw:frame draw:style-name="media" draw:name="FreeLdr boot menu Legend" text:anchor-type="as-char" draw:z-index="0" svg:width="5.2916666666667cm" style:rel-width="100%"><draw:text-box><text:p text:style-name="legendcenter"><draw:frame draw:style-name="media" draw:name="FreeLdr boot menu" text:anchor-type="as-char" draw:z-index="7" svg:width="5.2916666666667cm" style:rel-width="100%" svg:height="3.2337962962963cm" style:rel-height="scale"><draw:image xlink:href="Pictures/6f5c2e1d0f676ea90470f3811fd58546.png" xlink:type="simple" xlink:show="embed" xlink:actuate="onLoad"/></draw:frame>FreeLdr boot menu</text:p></draw:text-box></draw:frame> </text:p>
          </table:table-cell>
        </table:table-row>
      </table:table>
      <text:h text:style-name="Heading_20_3" text:outline-level="3"><text:bookmark-start text:name="__RefHeading___version_0.0.4_4"/><text:bookmark-start text:name="version_0.0.4"/>Version 0.0.4<text:bookmark-end text:name="__RefHeading___version_0.0.4_4"/><text:bookmark-end text:name="version_0.0.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OS/2 LX Executable (Win32 host) <text:note text:id="ftn6" text:note-class="footnote"><text:note-citation text:label="7)">7)</text:note-citation><text:note-body><text:p text:style-name="Text_20_body">This is native OS/2 application in LX format executed under OS/2 Personality server on top of Win32 host</text:p></text:note-body></text:note> </text:p>
          </table:table-cell>
          <table:table-cell office:value-type="string" table:style-name="tableheader">
            <text:p text:style-name="Table_20_Heading">OS/2 LX Executable (L4 host) <text:note text:id="ftn7" text:note-class="footnote"><text:note-citation text:label="8)">8)</text:note-citation><text:note-body><text:p text:style-name="Text_20_body">This is native OS/2 application in LX format executed under OS/2 Personality server on top of L4 host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LX executable works... Legend" text:anchor-type="as-char" draw:z-index="0" svg:width="5.2916666666667cm" style:rel-width="100%"><draw:text-box><text:p text:style-name="legendcenter"><draw:frame draw:style-name="media" draw:name="LX executable works..." text:anchor-type="as-char" draw:z-index="8" svg:width="5.2916666666667cm" style:rel-width="100%" svg:height="5.2916666666667cm" style:rel-height="scale"><draw:image xlink:href="/var/www/doku/data/media/screenshots/mini33onwin32.png" xlink:type="simple" xlink:show="embed" xlink:actuate="onLoad"/></draw:frame>LX executable works...</text:p></draw:text-box></draw:frame> </text:p>
          </table:table-cell>
          <table:table-cell office:value-type="string" table:style-name="tablecell">
            <text:p text:style-name="tablealignleft"><draw:frame draw:style-name="media" draw:name="LX executable works... Legend" text:anchor-type="as-char" draw:z-index="0" svg:width="5.2916666666667cm" style:rel-width="100%"><draw:text-box><text:p text:style-name="legendcenter"><draw:frame draw:style-name="media" draw:name="LX executable works..." text:anchor-type="as-char" draw:z-index="9" svg:width="5.2916666666667cm" style:rel-width="100%" svg:height="3.1285436671239cm" style:rel-height="scale"><draw:image xlink:href="Pictures/082b710871b5b95608777dfdf9f5eb9c.png" xlink:type="simple" xlink:show="embed" xlink:actuate="onLoad"/></draw:frame>LX executable works...</text:p></draw:text-box></draw:frame> </text:p>
          </table:table-cell>
        </table:table-row>
        <table:table-row>
          <table:table-cell office:value-type="string" table:style-name="tableheader">
            <text:p text:style-name="Table_20_Heading">FreeDOS startup </text:p>
          </table:table-cell>
          <table:table-cell office:value-type="string" table:style-name="tableheader">
            <text:p text:style-name="Table_20_Heading">argenv.exe (arguments and environment test) </text:p>
          </table:table-cell>
        </table:table-row>
        <table:table-row>
          <table:table-cell office:value-type="string" table:style-name="tablecell">
            <text:p text:style-name="tablealignleft"><draw:frame draw:style-name="media" draw:name="FreeDOS startup Legend" text:anchor-type="as-char" draw:z-index="0" svg:width="5.2916666666667cm" style:rel-width="100%"><draw:text-box><text:p text:style-name="legendcenter"><draw:frame draw:style-name="media" draw:name="FreeDOS startup" text:anchor-type="as-char" draw:z-index="10" svg:width="5.2916666666667cm" style:rel-width="100%" svg:height="5.2916666666667cm" style:rel-height="scale"><draw:image xlink:href="/var/www/doku/data/media/screenshots/snapshot1.png" xlink:type="simple" xlink:show="embed" xlink:actuate="onLoad"/></draw:frame>FreeDOS startup</text:p></draw:text-box></draw:frame> </text:p>
          </table:table-cell>
          <table:table-cell office:value-type="string" table:style-name="tablecell">
            <text:p text:style-name="tablealignleft"><draw:frame draw:style-name="media" draw:name="argenv test Legend" text:anchor-type="as-char" draw:z-index="0" svg:width="5.2916666666667cm" style:rel-width="100%"><draw:text-box><text:p text:style-name="legendcenter"><draw:frame draw:style-name="media" draw:name="argenv test" text:anchor-type="as-char" draw:z-index="11" svg:width="5.2916666666667cm" style:rel-width="100%" svg:height="3.96875cm" style:rel-height="scale"><draw:image xlink:href="Pictures/68ddd5c11156efa235ca82187466701b.gif" xlink:type="simple" xlink:show="embed" xlink:actuate="onLoad"/></draw:frame>argenv test</text:p></draw:text-box></draw:frame> </text:p>
          </table:table-cell>
        </table:table-row>
        <table:table-row>
          <table:table-cell office:value-type="string" table:style-name="tableheader">
            <text:p text:style-name="Table_20_Heading">sort.exe (DosOpen test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draw:frame draw:style-name="media" draw:name="sort.exe Legend" text:anchor-type="as-char" draw:z-index="0" svg:width="5.2916666666667cm" style:rel-width="100%"><draw:text-box><text:p text:style-name="legendcenter"><draw:frame draw:style-name="media" draw:name="sort.exe" text:anchor-type="as-char" draw:z-index="12" svg:width="5.2916666666667cm" style:rel-width="100%" svg:height="3.96875cm" style:rel-height="scale"><draw:image xlink:href="Pictures/1f7030093352623f392676070db9f3ed.gif" xlink:type="simple" xlink:show="embed" xlink:actuate="onLoad"/></draw:frame>sort.exe</text:p></draw:text-box></draw:frame>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version_0.0.5_5"/><text:bookmark-start text:name="version_0.0.5"/>Version 0.0.5<text:bookmark-end text:name="__RefHeading___version_0.0.5_5"/><text:bookmark-end text:name="version_0.0.5"/></text:h>
      <table:table table:style-name="Table">
        <table:table-column/>
        <table:table-row>
          <table:table-cell office:value-type="string" table:style-name="tableheader">
            <text:p text:style-name="Table_20_Heading">FreeLDR 0.0.5 main screen <text:note text:id="ftn8" text:note-class="footnote"><text:note-citation text:label="9)">9)</text:note-citation><text:note-body><text:p text:style-name="Text_20_body">menu screen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FreeLDR 0.0.5 Legend" text:anchor-type="as-char" draw:z-index="0" svg:width="5.2916666666667cm" style:rel-width="100%"><draw:text-box><text:p text:style-name="legendcenter"><draw:frame draw:style-name="media" draw:name="FreeLDR 0.0.5" text:anchor-type="as-char" draw:z-index="13" svg:width="5.2916666666667cm" style:rel-width="100%" svg:height="3.4643880208333cm" style:rel-height="scale"><draw:image xlink:href="Pictures/941a375a515909de20b9b2301281b063.gif" xlink:type="simple" xlink:show="embed" xlink:actuate="onLoad"/></draw:frame>FreeLDR 0.0.5</text:p></draw:text-box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32:15</meta:creation-date>
    <dc:creator>Generated</dc:creator>
    <dc:date>2026-09-05T13::32:15</dc:date>
    <dc:language>en-US</dc:language>
    <meta:editing-cycles>1</meta:editing-cycles>
    <meta:editing-duration>PT0S</meta:editing-duration>
    <dc:title>en:screenshots</dc:title>
  </office:meta>
</office:document-meta>
</file>