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setwait"/><text:bookmark-start text:name="__RefHeading___fsh_semsetwait_1"/><text:bookmark-start text:name="fsh_semsetwait"/>FSH_SEMSETWAIT<text:bookmark-end text:name="__RefHeading___fsh_semsetwait_1"/><text:bookmark-end text:name="fsh_semsetwait"/></text:h>
      <text:p text:style-name="Text_20_body"><text:span text:style-name="Strong_20_Emphasis">Purpose</text:span></text:p>
      <text:p text:style-name="Text_20_body">This function allows an FSD to wait for an event. The event is signaled by a call to <text:span text:style-name="Emphasis">FSH_SEMCLEAR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SETWAIT<text:span text:style-name="highlight_br0">(</text:span>pSem<text:span text:style-name="highlight_sy0">,</text:span> cmsTimeout<text:span text:style-name="highlight_br0">)</text:span><text:line-break/> <text:line-break/><text:span text:style-name="highlight_kw4">void</text:span> far <text:span text:style-name="highlight_sy0">*</text:span> pSem<text:span text:style-name="highlight_sy0">;</text:span><text:line-break/><text:span text:style-name="highlight_kw4">unsigned</text:span> <text:span text:style-name="highlight_kw4">long</text:span> cmsTimeout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  </text:p>
      <text:p text:style-name="Text_20_body"><text:span text:style-name="Emphasis">cmsTimeout</text:span> is the number of milliseconds to wait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SEM_TIMEOUT – the time-out expired without gaining access to the semaphore. </text:p>
        </text:list-item>
        <text:list-item>
          <text:p text:style-name="List_20_1_Content"> ERROR_INTERRUPT – the current thread received a signal. </text:p>
        </text:list-item>
        <text:list-item>
          <text:p text:style-name="List_20_1_Content"> ERROR_EXCL_SEM_ALREADY_OWNED – the exclusive semaphore is already owned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The caller may return after the time-out period has expired without receiving an ERROR_SEM_TIMEOUT. Semaphore time-out values, therefore, should not be used for exact timing and sequence.   </text:p>
      <text:p text:style-name="Text_20_body"><text:span text:style-name="Emphasis">FSH_SEMSETWAIT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6:55</meta:creation-date>
    <dc:creator>Generated</dc:creator>
    <dc:date>2026-09-06T03::46:55</dc:date>
    <dc:language>en-US</dc:language>
    <meta:editing-cycles>1</meta:editing-cycles>
    <meta:editing-duration>PT0S</meta:editing-duration>
    <dc:title>en:ibm:ifs:helpers:semsetwait</dc:title>
  </office:meta>
</office:document-meta>
</file>