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png" manifest:full-path="Pictures/a8668e0d29f398bfe0d59b7f2e5ddd66.png"/>
  <manifest:file-entry manifest:media-type="image/png" manifest:full-path="Pictures/2a997a7143070eddbf960dfe8067c678.png"/>
  <manifest:file-entry manifest:media-type="image/png" manifest:full-path="Pictures/69baf2a957be66feeee31a8271b1b0b0.png"/>
  <manifest:file-entry manifest:media-type="image/png" manifest:full-path="Pictures/3701cff1f58c88e8dcf25aeee11368ac.png"/>
  <manifest:file-entry manifest:media-type="image/png" manifest:full-path="Pictures/73fb2864a570c0442c5f9ba8326da7d7.png"/>
  <manifest:file-entry manifest:media-type="image/png" manifest:full-path="Pictures/c02b062d4f8dfd706b692e31171ffd0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</text:p>
      <text:h text:style-name="Heading_20_1" text:outline-level="1"><text:bookmark text:name="en:docs:win16:applications:winmine"/><text:bookmark-start text:name="__RefHeading___minesweeper_1"/><text:bookmark-start text:name="minesweeper"/>Minesweeper<text:bookmark-end text:name="__RefHeading___minesweeper_1"/><text:bookmark-end text:name="minesweeper"/></text:h>
      <text:p text:style-name="Text_20_body">Minesweeper is a game.</text:p>
      <text:p text:style-name="Text_20_body"><draw:frame draw:style-name="media" draw:name="Minesweeper Legend" text:anchor-type="as-char" draw:z-index="0" svg:width="4.1275cm" style:rel-width="100%"><draw:text-box><text:p text:style-name="legendcenter"><draw:frame draw:style-name="media" draw:name="Minesweeper" text:anchor-type="as-char" draw:z-index="1" svg:width="4.1275cm" style:rel-width="100%" svg:height="5.8472916666667cm" style:rel-height="scale"><draw:image xlink:href="Pictures/a8668e0d29f398bfe0d59b7f2e5ddd66.png" xlink:type="simple" xlink:show="embed" xlink:actuate="onLoad"/></draw:frame>Minesweeper</text:p></draw:text-box></draw:frame></text:p>
      <text:p text:style-name="Text_20_body">The goal of Minesweeper is to uncover all the squares on a grid that do not contain mines without being “blown up” by clicking on a square with a mine underneath. The location of most mines is discovered through a logical process, but some require guessing, usually with a 50-50 chance of being correct. Clicking on the game board will reveal what is hidden underneath the chosen square or squares (a large number of blank squares [bordering 0 mines] may be revealed in one go if they are adjacent to each other). Some squares are blank while others contain numbers (from 1 to 8), with each number being the number of mines adjacent to the uncovered square.</text:p>
      <text:p text:style-name="Text_20_body"><draw:frame draw:style-name="media" draw:name="Opened board Legend" text:anchor-type="as-char" draw:z-index="0" svg:width="4.1275cm" style:rel-width="100%"><draw:text-box><text:p text:style-name="legendcenter"><draw:frame draw:style-name="media" draw:name="Opened board" text:anchor-type="as-char" draw:z-index="2" svg:width="4.1275cm" style:rel-width="100%" svg:height="5.8472916666667cm" style:rel-height="scale"><draw:image xlink:href="Pictures/2a997a7143070eddbf960dfe8067c678.png" xlink:type="simple" xlink:show="embed" xlink:actuate="onLoad"/></draw:frame>Opened board</text:p></draw:text-box></draw:frame></text:p>
      <text:p text:style-name="Text_20_body">To help the player avoid hitting a mine, the location of a suspected mine can be marked by flagging it with the right mouse button; however, if a player is unsure if a square is safe or not, they can tag it with a question mark (?). The game is won once all blank or numbered squares have been uncovered by the player without hitting a mine; any remaining mines not identified by flags are automatically flagged by the computer. However, in the event that a game is lost and the player had mistakenly flagged a safe square, that square will either appear with a red X, or else a red X covering the mine (both denoting the square as safe).</text:p>
      <text:p text:style-name="Text_20_body"><draw:frame draw:style-name="media" draw:name="Fail Legend" text:anchor-type="as-char" draw:z-index="0" svg:width="4.1275cm" style:rel-width="100%"><draw:text-box><text:p text:style-name="legendcenter"><draw:frame draw:style-name="media" draw:name="Fail" text:anchor-type="as-char" draw:z-index="3" svg:width="4.1275cm" style:rel-width="100%" svg:height="5.8472916666667cm" style:rel-height="scale"><draw:image xlink:href="Pictures/69baf2a957be66feeee31a8271b1b0b0.png" xlink:type="simple" xlink:show="embed" xlink:actuate="onLoad"/></draw:frame>Fail</text:p></draw:text-box></draw:frame></text:p>
      <text:h text:style-name="Heading_20_2" text:outline-level="2"><text:bookmark-start text:name="__RefHeading___starting_game_2"/><text:bookmark-start text:name="starting_game"/>Starting game<text:bookmark-end text:name="__RefHeading___starting_game_2"/><text:bookmark-end text:name="starting_game"/></text:h>
      <text:p text:style-name="Text_20_body">To start new game select <text:span text:style-name="Strong_20_Emphasis">New</text:span> item from <text:span text:style-name="Strong_20_Emphasis">Game</text:span> menu, press F2 or click Smile button.</text:p>
      <text:h text:style-name="Heading_20_2" text:outline-level="2"><text:bookmark-start text:name="__RefHeading___game_mode_3"/><text:bookmark-start text:name="game_mode"/>Game mode<text:bookmark-end text:name="__RefHeading___game_mode_3"/><text:bookmark-end text:name="game_mode"/></text:h>
      <text:p text:style-name="Text_20_body">You can change game mode by selecting item <text:span text:style-name="Strong_20_Emphasis">Beginner</text:span>, <text:span text:style-name="Strong_20_Emphasis">Intermediate</text:span> or <text:span text:style-name="Strong_20_Emphasis">Expert</text:span> from <text:span text:style-name="Strong_20_Emphasis">Game</text:span> menu. Also you can define custom game mode by selection <text:span text:style-name="Strong_20_Emphasis">Custom</text:span> item.</text:p>
      <text:p text:style-name="Text_20_body"><draw:frame draw:style-name="media" draw:name="Beginner Legend" text:anchor-type="as-char" draw:z-index="0" svg:width="4.1275cm" style:rel-width="100%"><draw:text-box><text:p text:style-name="legendcenter"><draw:frame draw:style-name="media" draw:name="Beginner" text:anchor-type="as-char" draw:z-index="4" svg:width="4.1275cm" style:rel-width="100%" svg:height="5.8472916666667cm" style:rel-height="scale"><draw:image xlink:href="Pictures/a8668e0d29f398bfe0d59b7f2e5ddd66.png" xlink:type="simple" xlink:show="embed" xlink:actuate="onLoad"/></draw:frame>Beginner</text:p></draw:text-box></draw:frame> <draw:frame draw:style-name="media" draw:name="Intermediate Legend" text:anchor-type="as-char" draw:z-index="0" svg:width="7.0908333333333cm" style:rel-width="100%"><draw:text-box><text:p text:style-name="legendcenter"><draw:frame draw:style-name="media" draw:name="Intermediate" text:anchor-type="as-char" draw:z-index="5" svg:width="7.0908333333333cm" style:rel-width="100%" svg:height="8.810625cm" style:rel-height="scale"><draw:image xlink:href="Pictures/3701cff1f58c88e8dcf25aeee11368ac.png" xlink:type="simple" xlink:show="embed" xlink:actuate="onLoad"/></draw:frame>Intermediate</text:p></draw:text-box></draw:frame> <draw:frame draw:style-name="media" draw:name="Expert Legend" text:anchor-type="as-char" draw:z-index="0" svg:width="13.0175cm"><draw:text-box><text:p text:style-name="legendcenter"><draw:frame draw:style-name="media" draw:name="Expert" text:anchor-type="as-char" draw:z-index="6" svg:width="13.0175cm" svg:height="8.810625cm"><draw:image xlink:href="Pictures/73fb2864a570c0442c5f9ba8326da7d7.png" xlink:type="simple" xlink:show="embed" xlink:actuate="onLoad"/></draw:frame>Expert</text:p></draw:text-box></draw:frame></text:p>
      <text:h text:style-name="Heading_20_2" text:outline-level="2"><text:bookmark-start text:name="__RefHeading___help_marks_4"/><text:bookmark-start text:name="help_marks"/>Help marks<text:bookmark-end text:name="__RefHeading___help_marks_4"/><text:bookmark-end text:name="help_marks"/></text:h>
      <text:p text:style-name="Text_20_body">Right mouse click allow to set '?' marks. You can disable or enable such mode selecting <text:span text:style-name="Strong_20_Emphasis">Mark (?)</text:span> item from <text:span text:style-name="Strong_20_Emphasis">Game</text:span> menu.</text:p>
      <text:h text:style-name="Heading_20_2" text:outline-level="2"><text:bookmark-start text:name="__RefHeading___best_times_5"/><text:bookmark-start text:name="best_times"/>Best times<text:bookmark-end text:name="__RefHeading___best_times_5"/><text:bookmark-end text:name="best_times"/></text:h>
      <text:p text:style-name="Text_20_body">To show best time results of previous games select <text:span text:style-name="Strong_20_Emphasis">Best Times</text:span> item from <text:span text:style-name="Strong_20_Emphasis">Game</text:span> menu.</text:p>
      <text:p text:style-name="Text_20_body"><draw:frame draw:style-name="media" draw:name="Best times Legend" text:anchor-type="as-char" draw:z-index="0" svg:width="8.5195833333333cm" style:rel-width="100%"><draw:text-box><text:p text:style-name="legendcenter"><draw:frame draw:style-name="media" draw:name="Best times" text:anchor-type="as-char" draw:z-index="7" svg:width="8.5195833333333cm" style:rel-width="100%" svg:height="4.7889583333333cm" style:rel-height="scale"><draw:image xlink:href="Pictures/c02b062d4f8dfd706b692e31171ffd0e.png" xlink:type="simple" xlink:show="embed" xlink:actuate="onLoad"/></draw:frame>Best times</text:p></draw:text-box></draw:frame></text:p>
      <text:h text:style-name="Heading_20_2" text:outline-level="2"><text:bookmark-start text:name="__RefHeading___download_6"/><text:bookmark-start text:name="download"/>Download<text:bookmark-end text:name="__RefHeading___download_6"/><text:bookmark-end text:name="download"/></text:h>
      <text:p text:style-name="Text_20_body">You can download source code and binaries from <text:a xlink:type="simple" xlink:href="https://github.com/osfree-project/minesweeper" text:style-name="Internet_20_link" text:visited-style-name="Visited_20_Internet_20_Link">GitHub</text:a>. Minesweeper comes under LGPL-2.1 license.</text:p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p text:style-name="Text_20_body">Text partially based on <text:a xlink:type="simple" xlink:href="https://en.wikipedia.org/wiki/Microsoft_Minesweeper" text:style-name="Internet_20_link" text:visited-style-name="Visited_20_Internet_20_Link">https://en.wikipedia.org/wiki/Microsoft_Minesweeper</text:a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://ftp.osfree.org/doku/doku.php?id=en:docs:win16" text:style-name="Internet_20_link" text:visited-style-name="Visited_20_Internet_20_Link">Win16 Applications</text:a> </text:p>
          </table:table-cell>
        </table:table-row>
        <table:table-row>
          <table:table-cell office:value-type="string" table:style-name="tablecell">
            <text:p text:style-name="tablealignleft"> <text:a xlink:type="simple" xlink:href="http://ftp.osfree.org/doku/doku.php?id=en:docs:win16:applications:calc" text:style-name="Internet_20_link" text:visited-style-name="Visited_20_Internet_20_Link">Calculator</text:a> <text:a xlink:type="simple" xlink:href="http://ftp.osfree.org/doku/doku.php?id=en:docs:win16:applications:calendar" text:style-name="Internet_20_link" text:visited-style-name="Visited_20_Internet_20_Link">Calendar</text:a> <text:a xlink:type="simple" xlink:href="http://ftp.osfree.org/doku/doku.php?id=en:docs:win16:applications:cardfile" text:style-name="Internet_20_link" text:visited-style-name="Visited_20_Internet_20_Link">CARDFILE</text:a> <text:a xlink:type="simple" xlink:href="http://ftp.osfree.org/doku/doku.php?id=en:docs:win16:applications:charmap" text:style-name="Internet_20_link" text:visited-style-name="Visited_20_Internet_20_Link">CHARMAP</text:a> <text:a xlink:type="simple" xlink:href="http://ftp.osfree.org/doku/doku.php?id=en:docs:win16:applications:clipbrd" text:style-name="Internet_20_link" text:visited-style-name="Visited_20_Internet_20_Link">Clipboard Viewer</text:a> <text:a xlink:type="simple" xlink:href="http://ftp.osfree.org/doku/doku.php?id=en:docs:win16:applications:clock" text:style-name="Internet_20_link" text:visited-style-name="Visited_20_Internet_20_Link">Clock</text:a> <text:a xlink:type="simple" xlink:href="http://ftp.osfree.org/doku/doku.php?id=en:docs:win16:applications:control" text:style-name="Internet_20_link" text:visited-style-name="Visited_20_Internet_20_Link">Control Panel</text:a> <text:a xlink:type="simple" xlink:href="http://ftp.osfree.org/doku/doku.php?id=en:docs:win16:applications:drwatson" text:style-name="Internet_20_link" text:visited-style-name="Visited_20_Internet_20_Link">DRWATSON</text:a> <text:a xlink:type="simple" xlink:href="http://ftp.osfree.org/doku/doku.php?id=en:docs:win16:applications:expand" text:style-name="Internet_20_link" text:visited-style-name="Visited_20_Internet_20_Link">EXPAND</text:a> <text:a xlink:type="simple" xlink:href="http://ftp.osfree.org/doku/doku.php?id=en:docs:win16:applications:fastopen" text:style-name="Internet_20_link" text:visited-style-name="Visited_20_Internet_20_Link">FASTOPEN</text:a> <text:a xlink:type="simple" xlink:href="http://ftp.osfree.org/doku/doku.php?id=en:docs:win16:applications:mplayer" text:style-name="Internet_20_link" text:visited-style-name="Visited_20_Internet_20_Link">MPLAYER</text:a> <text:a xlink:type="simple" xlink:href="http://ftp.osfree.org/doku/doku.php?id=en:docs:win16:applications:msd" text:style-name="Internet_20_link" text:visited-style-name="Visited_20_Internet_20_Link">MSD</text:a> <text:a xlink:type="simple" xlink:href="http://ftp.osfree.org/doku/doku.php?id=en:docs:win16:applications:notepad" text:style-name="Internet_20_link" text:visited-style-name="Visited_20_Internet_20_Link">Notepad</text:a> <text:a xlink:type="simple" xlink:href="http://ftp.osfree.org/doku/doku.php?id=en:docs:win16:applications:packager" text:style-name="Internet_20_link" text:visited-style-name="Visited_20_Internet_20_Link">PACKAGER</text:a> <text:a xlink:type="simple" xlink:href="http://ftp.osfree.org/doku/doku.php?id=en:docs:win16:applications:pbrush" text:style-name="Internet_20_link" text:visited-style-name="Visited_20_Internet_20_Link">PBRUSH</text:a> <text:a xlink:type="simple" xlink:href="http://ftp.osfree.org/doku/doku.php?id=en:docs:win16:applications:pifedit" text:style-name="Internet_20_link" text:visited-style-name="Visited_20_Internet_20_Link">PIF Editor</text:a> <text:a xlink:type="simple" xlink:href="http://ftp.osfree.org/doku/doku.php?id=en:docs:win16:applications:printman" text:style-name="Internet_20_link" text:visited-style-name="Visited_20_Internet_20_Link">printman</text:a> <text:a xlink:type="simple" xlink:href="http://ftp.osfree.org/doku/doku.php?id=en:docs:win16:applications:progman" text:style-name="Internet_20_link" text:visited-style-name="Visited_20_Internet_20_Link">Program Manager</text:a> <text:a xlink:type="simple" xlink:href="http://ftp.osfree.org/doku/doku.php?id=en:docs:win16:applications:regedit" text:style-name="Internet_20_link" text:visited-style-name="Visited_20_Internet_20_Link">regedit</text:a> <text:a xlink:type="simple" xlink:href="http://ftp.osfree.org/doku/doku.php?id=en:docs:win16:applications:setup" text:style-name="Internet_20_link" text:visited-style-name="Visited_20_Internet_20_Link">setup</text:a> <text:a xlink:type="simple" xlink:href="http://ftp.osfree.org/doku/doku.php?id=en:docs:win16:applications:sol" text:style-name="Internet_20_link" text:visited-style-name="Visited_20_Internet_20_Link">SOL</text:a> <text:a xlink:type="simple" xlink:href="http://ftp.osfree.org/doku/doku.php?id=en:docs:win16:applications:soundrec" text:style-name="Internet_20_link" text:visited-style-name="Visited_20_Internet_20_Link">soundrec</text:a> <text:a xlink:type="simple" xlink:href="http://ftp.osfree.org/doku/doku.php?id=en:docs:win16:applications:sysedit" text:style-name="Internet_20_link" text:visited-style-name="Visited_20_Internet_20_Link">System Configuration Editor</text:a> <text:a xlink:type="simple" xlink:href="http://ftp.osfree.org/doku/doku.php?id=en:docs:win16:applications:taskman" text:style-name="Internet_20_link" text:visited-style-name="Visited_20_Internet_20_Link">Task Manager</text:a> <text:a xlink:type="simple" xlink:href="http://ftp.osfree.org/doku/doku.php?id=en:docs:win16:applications:winfile" text:style-name="Internet_20_link" text:visited-style-name="Visited_20_Internet_20_Link">WINFILE</text:a> <text:a xlink:type="simple" xlink:href="http://ftp.osfree.org/doku/doku.php?id=en:docs:win16:applications:winhelp" text:style-name="Internet_20_link" text:visited-style-name="Visited_20_Internet_20_Link">WINHELP</text:a> <text:a xlink:type="simple" xlink:href="#en:docs:win16:applications:winmine" text:style-name="Local_20_link" text:visited-style-name="Visited_20_Local_20_Link">Minesweeper</text:a> <text:a xlink:type="simple" xlink:href="http://ftp.osfree.org/doku/doku.php?id=en:docs:win16:applications:winsheld" text:style-name="Internet_20_link" text:visited-style-name="Visited_20_Internet_20_Link">winsheld</text:a> <text:a xlink:type="simple" xlink:href="http://ftp.osfree.org/doku/doku.php?id=en:docs:win16:applications:winver" text:style-name="Internet_20_link" text:visited-style-name="Visited_20_Internet_20_Link">Windows Version</text:a> <text:a xlink:type="simple" xlink:href="http://ftp.osfree.org/doku/doku.php?id=en:docs:win16:applications:write" text:style-name="Internet_20_link" text:visited-style-name="Visited_20_Internet_20_Link">write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2::34:56</meta:creation-date>
    <dc:creator>Generated</dc:creator>
    <dc:date>2026-09-05T22::34:56</dc:date>
    <dc:language>en-US</dc:language>
    <meta:editing-cycles>1</meta:editing-cycles>
    <meta:editing-duration>PT0S</meta:editing-duration>
    <dc:title>en:docs:win16:applications:winmine</dc:title>
  </office:meta>
</office:document-meta>
</file>