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defint"/><text:bookmark-start text:name="__RefHeading___defint_1"/><text:bookmark-start text:name="defint"/>DEFINT<text:bookmark-end text:name="__RefHeading___defint_1"/><text:bookmark-end text:name="defint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DEFINT<text:s text:c="2"/>letter[-letter] [, ...]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Declares variables with single-letter names as numeric variabl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0::55:13</meta:creation-date>
    <dc:creator>Generated</dc:creator>
    <dc:date>2026-09-06T00::55:13</dc:date>
    <dc:language>en-US</dc:language>
    <meta:editing-cycles>1</meta:editing-cycles>
    <meta:editing-duration>PT0S</meta:editing-duration>
    <dc:title>en:docs:dos:cmd:basic:defint</dc:title>
  </office:meta>
</office:document-meta>
</file>